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32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LAURIESTON COMMUNITY CENTRE<text:tab/>LAURIESTON COMMUNITY<text:tab/>VARIOUS EVENTS HELD<text:s/><text:tab/>02/09/2026<text:tab/>08/09/2026</text:p>
      <text:p text:style-name="P125">THE THRUMS<text:tab/>HALL AT THE THRUMS<text:tab/>ON PREMISES, 29<text:s/></text:p>
      <text:p text:style-name="P126">LAURIESTON<text:tab/><text:tab/>OCTOBER TO 01</text:p>
      <text:p text:style-name="P127">FALKIRK<text:tab/><text:tab/>NOVEMBER 2026, TIMES</text:p>
      <text:p text:style-name="P128">FK2 9LR<text:tab/><text:tab/>VARY BETWEEN 14:00</text:p>
      <text:p text:style-name="P129"><text:tab/><text:tab/>TO 21:30 HOURS EACH</text:p>
      <text:p text:style-name="P130"><text:tab/><text:tab/>DAY.</text:p>
      <text:p text:style-name="P131"/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9-01T07:41:00Z</meta:creation-date>
    <dc:date>2026-09-01T07:41:00Z</dc:date>
    <meta:print-date>2023-09-20T14:47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28" meta:character-count="1528" meta:row-count="10" meta:non-whitespace-character-count="1303"/>
  </office:meta>
</office:document-meta>
</file>