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5" style:parent-style-name="Hyperlink" style:family="text">
      <style:text-properties style:font-name-complex="Arial"/>
    </style:style>
    <style:style style:name="P5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5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67" style:parent-style-name="Hyperlink" style:family="text">
      <style:text-properties style:font-name-complex="Arial"/>
    </style:style>
    <style:style style:name="P6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79" style:parent-style-name="Hyperlink" style:family="text">
      <style:text-properties style:font-name-complex="Arial"/>
    </style:style>
    <style:style style:name="P8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91" style:parent-style-name="Hyperlink" style:family="text">
      <style:text-properties style:font-name-complex="Arial"/>
    </style:style>
    <style:style style:name="P9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9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  <style:style style:name="P9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5 August 2026</text:p>
      <text:p text:style-name="P6"/>
      <text:p text:style-name="P7"/>
      <text:p text:style-name="Normal">Applications contained in this List were determined during the week ending<text:s/><text:span text:style-name="T8">2 August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 –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26/0146/FUL</text:p>
      <text:p text:style-name="P47">Application Type<text:tab/>:<text:tab/>Planning Permission</text:p>
      <text:p text:style-name="P48">Proposal<text:tab/>:<text:tab/>Siting of Manager's Lodge (Temporary) (Retrospective)</text:p>
      <text:p text:style-name="P49">Location<text:tab/>:<text:tab/>Glenbervie House, Torwood, Larbert, FK5 4SJ</text:p>
      <text:p text:style-name="P50">Applicant<text:tab/>:<text:tab/>Mr Steven McLeod,</text:p>
      <text:p text:style-name="P51"><text:tab/>:<text:s/><text:s/>21 Victoria Place, Stirling, FK8 2QT</text:p>
      <text:p text:style-name="P52">Decision<text:tab/>:<text:tab/>Grant Planning Permission</text:p>
      <text:p text:style-name="P53">Decision Issued<text:tab/>:<text:tab/>31 July 2026<text:tab/></text:p>
      <text:p text:style-name="P54"><text:tab/><text:tab/><text:a xlink:href="http://edevelopment.falkirk.gov.uk/online/applicationDetails.do?activeTab=summary&amp;keyVal=TCJNEUHCJES00" office:target-frame-name="_top" xlink:show="replace"><text:span text:style-name="T55">View the application details</text:span></text:a></text:p>
      <text:p text:style-name="P56"/>
      <text:p text:style-name="P57"/>
      <text:p text:style-name="P58">Application No<text:tab/>:<text:tab/>P/26/0223/FUL</text:p>
      <text:p text:style-name="P59">Application Type<text:tab/>:<text:tab/>Planning Permission</text:p>
      <text:p text:style-name="P60">Proposal<text:tab/>:<text:tab/>Alterations and Extension to Dwellinghouse</text:p>
      <text:p text:style-name="P61">Location<text:tab/>:<text:tab/>16 Bonnyview Gardens, Bonnybridge, FK4 1PW</text:p>
      <text:p text:style-name="P62">Applicant<text:tab/>:<text:tab/>Mrs Angela Downs,</text:p>
      <text:p text:style-name="P63"><text:tab/>:<text:s/>16 Bonnyview Gardens, Bonnybridge, FK4 1PW</text:p>
      <text:p text:style-name="P64">Decision<text:tab/>:<text:tab/>Grant Planning Permission</text:p>
      <text:p text:style-name="P65">Decision Issued<text:tab/>:<text:tab/>31 July 2026<text:tab/></text:p>
      <text:p text:style-name="P66"><text:tab/><text:tab/><text:a xlink:href="http://edevelopment.falkirk.gov.uk/online/applicationDetails.do?activeTab=summary&amp;keyVal=TF7V9RHCKDY00" office:target-frame-name="_top" xlink:show="replace"><text:span text:style-name="T67">View the application details</text:span></text:a></text:p>
      <text:p text:style-name="P68"/>
      <text:p text:style-name="P69"/>
      <text:p text:style-name="P70">Application No<text:tab/>:<text:tab/>P/26/0238/FUL</text:p>
      <text:p text:style-name="P71">Application Type<text:tab/>:<text:tab/>Planning Permission</text:p>
      <text:p text:style-name="P72">Proposal<text:tab/>:<text:tab/>Extension to Dwellinghouse</text:p>
      <text:p text:style-name="P73">Location<text:tab/>:<text:tab/>5 Wallace Brae Avenue, Reddingmuirhead, Falkirk, FK2 0FY</text:p>
      <text:p text:style-name="P74">Applicant<text:tab/>:<text:tab/>Mrs Vicky Haston,</text:p>
      <text:p text:style-name="P75"><text:tab/>:<text:s/><text:s/>5 Wallace Brae Avenue, Reddingmuirhead, Falkirk, FK2 0FY</text:p>
      <text:p text:style-name="P76">Decision<text:tab/>:<text:tab/>Grant Planning Permission</text:p>
      <text:p text:style-name="P77">Decision Issued<text:tab/>:<text:tab/>31 July 2026<text:tab/></text:p>
      <text:p text:style-name="P78"><text:tab/><text:tab/><text:a xlink:href="http://edevelopment.falkirk.gov.uk/online/applicationDetails.do?activeTab=summary&amp;keyVal=TFZN9FHCKNF00" office:target-frame-name="_top" xlink:show="replace"><text:span text:style-name="T79">View the application details</text:span></text:a></text:p>
      <text:p text:style-name="P80"/>
      <text:p text:style-name="P81"/>
      <text:p text:style-name="P82">Application No<text:tab/>:<text:tab/>P/26/0253/FUL</text:p>
      <text:p text:style-name="P83">Application Type<text:tab/>:<text:tab/>Planning Permission</text:p>
      <text:p text:style-name="P84">Proposal<text:tab/>:<text:tab/>Extension to Dwellinghouse</text:p>
      <text:p text:style-name="P85">Location<text:tab/>:<text:tab/>5 Glenbo Drive, Head Of Muir, Denny, FK6 5PQ</text:p>
      <text:p text:style-name="P86">Applicant<text:tab/>:<text:tab/>Mr James Dickson,</text:p>
      <text:p text:style-name="P87"><text:tab/>:<text:s/><text:s/>5 Glenbo Drive, Head Of Muir, Denny, FK6 5PQ</text:p>
      <text:p text:style-name="P88">Decision<text:tab/>:<text:tab/>Grant Planning Permission</text:p>
      <text:p text:style-name="P89">Decision Issued<text:tab/>:<text:tab/>31 July 2026<text:tab/></text:p>
      <text:p text:style-name="P90"><text:tab/><text:tab/><text:a xlink:href="http://edevelopment.falkirk.gov.uk/online/applicationDetails.do?activeTab=summary&amp;keyVal=TGNPXFHCKXH00" office:target-frame-name="_top" xlink:show="replace"><text:span text:style-name="T91">View the application details</text:span></text:a></text:p>
      <text:p text:style-name="P92"/>
      <text:p text:style-name="P93"/>
      <text:p text:style-name="P94"/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Saffron McFarlane</dc:creator>
    <meta:creation-date>2026-08-06T09:53:00Z</meta:creation-date>
    <dc:date>2026-08-06T09:53:00Z</dc:date>
    <meta:print-date>2004-09-08T11:26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7" meta:character-count="3125" meta:row-count="22" meta:non-whitespace-character-count="2664"/>
  </office:meta>
</office:document-meta>
</file>