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  <style:style style:name="T15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3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4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7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8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8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8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83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FALKIRK FC FANZONE<text:tab/>SEAN SKELLY<text:tab/>OKTOBERFEST DAY ONE<text:tab/>18/08/2026<text:tab/>24/08/2026</text:p>
      <text:p text:style-name="P125">FALKIRK STADIUM<text:tab/><text:tab/>AND TWO, 19 AND 26</text:p>
      <text:p text:style-name="P126">WESTFIELD<text:tab/><text:tab/>SEPTEMBER 2026, 14:30</text:p>
      <text:p text:style-name="P127">FALKIRK<text:tab/><text:tab/>TO 23:00 HOURS.</text:p>
      <text:p text:style-name="P128">FK2 9EE</text:p>
      <text:p text:style-name="P129"/>
      <text:p text:style-name="P130">FALKIRK FC FANZONE<text:tab/>SEAN SKELLY<text:tab/>OKTOBERFEST DAY THREE<text:tab/>18/08/2026<text:tab/>24/08/2026</text:p>
      <text:p text:style-name="P131">FALKIRK STADIUM<text:tab/><text:tab/>19 AND 26 SEPTEMBER</text:p>
      <text:p text:style-name="P132">WESTFIELD<text:tab/><text:tab/>2026, 14:30 TO 23:00 HOURS.</text:p>
      <text:p text:style-name="P133">FALKIRK<text:tab/><text:tab/></text:p>
      <text:p text:style-name="P134">FK2 9EE</text:p>
      <text:p text:style-name="P135"/>
      <text:p text:style-name="P136">THE UNITED CLUB<text:tab/>HENRY MCINTOSH<text:tab/>MATCH DAY HOSPITALITY,<text:tab/>18/08/2026<text:tab/>24/08/2026</text:p>
      <text:p text:style-name="P137">104 JAMIESON AVENUE<text:tab/><text:tab/>10 OCTOBER 2026, 14:00</text:p>
      <text:p text:style-name="P138">BO’NESS<text:tab/><text:tab/>TO 18:00 HOURS.</text:p>
      <text:p text:style-name="P139">WEST LOTHIAN</text:p>
      <text:p text:style-name="P140">EH51 0JX</text:p>
      <text:p text:style-name="P141"/>
      <text:p text:style-name="P142">THE UNITED CLUB<text:tab/>HENRY MCINTOSH<text:tab/>MATCH DAY HOSPITALITY,<text:tab/>18/08/2026<text:tab/>24/08/2026</text:p>
      <text:p text:style-name="P143">104 JAMIESON AVENUE<text:tab/><text:tab/>03 OCTOBER 2026, 14:00</text:p>
      <text:p text:style-name="P144">BO’NESS<text:tab/><text:tab/>TO 18:00 HOURS.</text:p>
      <text:p text:style-name="P145">WEST LOTHIAN</text:p>
      <text:p text:style-name="P146">EH51 0JX</text:p>
      <text:p text:style-name="P147"/>
      <text:p text:style-name="P148"/>
      <text:p text:style-name="P149"/>
      <text:p text:style-name="P150"/>
      <text:soft-page-break/>
      <text:p text:style-name="P151"><text:span text:style-name="T152">Premises</text:span><text:span text:style-name="T153"><text:tab/>Applicant</text:span><text:span text:style-name="T154"><text:tab/>Details of Event</text:span><text:span text:style-name="T155"><text:tab/>Date Published</text:span><text:span text:style-name="T156"><text:tab/>Objection Date</text:span></text:p>
      <text:p text:style-name="P157"/>
      <text:p text:style-name="P158">THE UNITED CLUB<text:tab/>HENRY MCINTOSH<text:tab/>MATCH DAY HOSPITALITY,<text:tab/>18/08/2026<text:tab/>24/08/2026</text:p>
      <text:p text:style-name="P159">104 JAMIESON AVENUE<text:tab/><text:tab/>19 SEPTEMBER 2026, 14:00</text:p>
      <text:p text:style-name="P160">BO’NESS<text:tab/><text:tab/>TO 18:00 HOURS.</text:p>
      <text:p text:style-name="P161">WEST LOTHIAN</text:p>
      <text:p text:style-name="P162">EH51 0JX</text:p>
      <text:p text:style-name="P163"/>
      <text:p text:style-name="P164">NEWHOUSE MINI MARKET<text:tab/>KATARZYNA SINGH<text:tab/>SALE OF ALCOHOL FOR<text:tab/>18/08/2026<text:tab/>24/08/2026</text:p>
      <text:p text:style-name="P165">TEMPORARY SHOP<text:tab/><text:tab/>CONSUMPTION OFF THE</text:p>
      <text:p text:style-name="P166">106 NEWHOUSE ROAD<text:tab/><text:tab/>PREMISES, 21 SEPTEMBER</text:p>
      <text:p text:style-name="P167">GRANGEMOUTH<text:tab/><text:tab/>TO 04 OCTOBER 2026, 10:00</text:p>
      <text:p text:style-name="P168">FK3 8NJ<text:tab/><text:tab/>TO 22:00 HOURS.</text:p>
      <text:p text:style-name="P169"/>
      <text:p text:style-name="P170">NEWHOUSE MINI MARKET<text:tab/>KATARZYNA SINGH<text:tab/>SALE OF ALCOHOL FOR<text:tab/>18/08/2026<text:tab/>24/08/2026</text:p>
      <text:p text:style-name="P171">TEMPORARY SHOP<text:tab/><text:tab/>CONSUMPTION OFF THE</text:p>
      <text:p text:style-name="P172">106 NEWHOUSE ROAD<text:tab/><text:tab/>PREMISES, 05 TO 18</text:p>
      <text:p text:style-name="P173">GRANGEMOUTH<text:tab/><text:tab/>OCTOBER 2026, 10:00 TO</text:p>
      <text:p text:style-name="P174">FK3 8NJ<text:tab/><text:tab/>22:00 HOURS.</text:p>
      <text:p text:style-name="P175"/>
      <text:p text:style-name="P176">NEWHOUSE MINI MARKET<text:tab/>KATARZYNA SINGH<text:tab/>SALE OF ALCOHOL FOR<text:tab/>18/08/2026<text:tab/>24/08/2026</text:p>
      <text:p text:style-name="P177">TEMPORARY SHOP<text:tab/><text:tab/>CONSUMPTION OFF THE</text:p>
      <text:p text:style-name="P178">106 NEWHOUSE ROAD<text:tab/><text:tab/>PREMISES, 19 OCTOBER</text:p>
      <text:p text:style-name="P179">GRANGEMOUTH<text:tab/><text:tab/>TO 01 NOVEMBER 2026,<text:s/></text:p>
      <text:p text:style-name="P180">FK3 8NJ<text:tab/><text:tab/>10:00 TO 22:00 HOURS.</text:p>
      <text:p text:style-name="P181"/>
      <text:p text:style-name="P182"/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8-17T09:21:00Z</meta:creation-date>
    <dc:date>2026-08-17T09:21:00Z</dc:date>
    <meta:print-date>2023-09-20T14:47:00Z</meta:print-date>
    <meta:template xlink:href="Normal" xlink:type="simple"/>
    <meta:editing-cycles>2</meta:editing-cycles>
    <meta:editing-duration>PT360S</meta:editing-duration>
    <meta:document-statistic meta:page-count="3" meta:paragraph-count="36" meta:word-count="480" meta:character-count="2821" meta:row-count="67" meta:non-whitespace-character-count="2377"/>
  </office:meta>
</office:document-meta>
</file>