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 fo:text-transform="uppercase" fo:font-size="18pt" style:font-size-asian="18pt" style:font-size-complex="18pt"/>
    </style:style>
    <style:style style:name="P3" style:parent-style-name="reporttitle" style:family="paragraph">
      <style:paragraph-properties fo:widows="0" fo:orphans="0"/>
    </style:style>
    <style:style style:name="P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 fo:font-style="italic" style:font-style-asian="italic" style:font-style-complex="italic"/>
    </style:style>
    <style:style style:name="P10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margin-top="0.0416in"/>
    </style:style>
    <style:style style:name="P13" style:parent-style-name="Normal" style:family="paragraph">
      <style:paragraph-properties fo:margin-top="0.0416in"/>
    </style:style>
    <style:style style:name="P1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59" style:parent-style-name="Hyperlink" style:family="text">
      <style:text-properties style:font-name-complex="Arial"/>
    </style:style>
    <style:style style:name="P6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6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70" style:parent-style-name="Hyperlink" style:family="text">
      <style:text-properties style:font-name-complex="Arial"/>
    </style:style>
    <style:style style:name="P7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7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83" style:parent-style-name="Hyperlink" style:family="text">
      <style:text-properties style:font-name-complex="Arial"/>
    </style:style>
    <style:style style:name="P8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8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94" style:parent-style-name="Hyperlink" style:family="text">
      <style:text-properties style:font-name-complex="Arial"/>
    </style:style>
    <style:style style:name="P9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96" style:parent-style-name="Normal" style:family="paragraph">
      <style:paragraph-properties fo:break-before="page" fo:text-align="justify">
        <style:tab-stops>
          <style:tab-stop style:type="left" style:position="1.3784in"/>
        </style:tab-stops>
      </style:paragraph-properties>
    </style:style>
    <style:style style:name="P9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06" style:parent-style-name="Hyperlink" style:family="text">
      <style:text-properties style:font-name-complex="Arial"/>
    </style:style>
    <style:style style:name="P10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0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17" style:parent-style-name="Hyperlink" style:family="text">
      <style:text-properties style:font-name-complex="Arial"/>
    </style:style>
    <style:style style:name="P11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1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30" style:parent-style-name="Hyperlink" style:family="text">
      <style:text-properties style:font-name-complex="Arial"/>
    </style:style>
    <style:style style:name="P13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3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41" style:parent-style-name="Hyperlink" style:family="text">
      <style:text-properties style:font-name-complex="Arial"/>
    </style:style>
    <style:style style:name="P14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4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52" style:parent-style-name="Hyperlink" style:family="text">
      <style:text-properties style:font-name-complex="Arial"/>
    </style:style>
  </office:automatic-styles>
  <office:body>
    <office:text text:use-soft-page-breaks="true">
      <text:h text:style-name="P1" text:outline-level="2">Planning and Transportation</text:h>
      <text:p text:style-name="Normal"/>
      <text:p text:style-name="Normal"><text:span text:style-name="T2">Weekly Planning Bulletin</text:span></text:p>
      <text:p text:style-name="P3">Decision List</text:p>
      <text:p text:style-name="P4"/>
      <text:p text:style-name="P5">Date: 2 September 2026</text:p>
      <text:p text:style-name="P6"/>
      <text:p text:style-name="P7"/>
      <text:p text:style-name="Normal">Applications contained in this List were determined during the week ending<text:s/><text:span text:style-name="T8">30 August 2026</text:span>.</text:p>
      <text:p text:style-name="P9"/>
      <text:p text:style-name="P10">The Decision List Format<text:s/></text:p>
      <text:p text:style-name="P11"/>
      <text:p text:style-name="P12">The Decision List is formatted to show as much information about applications which have been determined as possible. <text:s/>Below is a description of the information included in the List:</text:p>
      <text:p text:style-name="P13"/>
      <text:p text:style-name="P14"><text:tab/><text:tab/>This means –</text:p>
      <text:p text:style-name="P15"/>
      <text:p text:style-name="P16"><text:span text:style-name="T17">Application Number</text:span><text:tab/>:<text:tab/>a unique sequential reference number for the</text:p>
      <text:p text:style-name="P18"><text:tab/><text:tab/>application</text:p>
      <text:p text:style-name="P19"/>
      <text:p text:style-name="P20"><text:span text:style-name="T21">Application Type</text:span><text:tab/>:<text:tab/>the type of application, e.g. detailed planning</text:p>
      <text:p text:style-name="P22"><text:tab/><text:tab/>application,<text:s/>Listed Building<text:s/>Consent, Advertisement</text:p>
      <text:p text:style-name="P23"><text:tab/><text:tab/>Consent.</text:p>
      <text:p text:style-name="P24"/>
      <text:p text:style-name="P25"><text:span text:style-name="T26">Proposal</text:span><text:tab/>:<text:tab/>a description of what the applicant sought consent<text:s/></text:p>
      <text:p text:style-name="P27"><text:tab/><text:tab/>for.</text:p>
      <text:p text:style-name="P28"/>
      <text:p text:style-name="P29"><text:span text:style-name="T30">Location</text:span><text:tab/>:<text:tab/>the address where they proposed to do it</text:p>
      <text:p text:style-name="P31"/>
      <text:p text:style-name="P32"><text:span text:style-name="T33">Applicants Name and Address</text:span><text:tab/>:<text:tab/>the name of the individual(s) or organisation who</text:p>
      <text:p text:style-name="P34"><text:tab/><text:tab/>applied for the consent and their mailing address</text:p>
      <text:p text:style-name="P35"/>
      <text:p text:style-name="P36"><text:span text:style-name="T37">Decision</text:span><text:tab/>:<text:tab/>the decision that has been passed on the application</text:p>
      <text:p text:style-name="P38"/>
      <text:p text:style-name="P39"><text:span text:style-name="T40">Decision Date</text:span><text:tab/>:<text:tab/>the date on which the decision letter relating to the</text:p>
      <text:p text:style-name="P41"><text:tab/><text:tab/>application was<text:s/>issued.<text:s/>This will not necessarily be</text:p>
      <text:p text:style-name="P42"><text:tab/><text:tab/>the same date as the date on which the proposal</text:p>
      <text:p text:style-name="P43"><text:tab/><text:tab/>was presented to Committee or, <text:s/>if delegated,<text:tab/><text:tab/><text:tab/>the date on which the delegated decision was made.</text:p>
      <text:p text:style-name="P44"/>
      <text:p text:style-name="P45"/>
      <text:p text:style-name="P46">Application No<text:tab/>:<text:tab/>P/12/0380/FUL</text:p>
      <text:p text:style-name="P47">Application Type<text:tab/>:<text:tab/>Planning Permission</text:p>
      <text:p text:style-name="P48">Proposal<text:tab/>:<text:tab/>Landscape Restoration of Quarry Void, Comprising Planting and<text:s/></text:p>
      <text:p text:style-name="P49"><text:tab/><text:tab/>Earthworks Restoration and Upgrading of Southern Section of Site<text:s/></text:p>
      <text:p text:style-name="P50"><text:tab/><text:tab/>Access Road Leading to the A803</text:p>
      <text:p text:style-name="P51">Location<text:tab/>:<text:tab/>Cowdenhill Quarry, Coneypark Crescent, Banknock, Bonnybridge,<text:s/></text:p>
      <text:p text:style-name="P52"><text:tab/><text:tab/>FK4 1TX</text:p>
      <text:p text:style-name="P53">Applicant<text:tab/>:<text:tab/>Holcim UK Limited,</text:p>
      <text:p text:style-name="P54"><text:tab/>:<text:s/><text:tab/>Suites S11/S12, Duart House, 3 Finch Way, Strathclyde Business<text:s/></text:p>
      <text:p text:style-name="P55"><text:tab/><text:tab/>Park, Bellshill, ML4 3PR,<text:s/></text:p>
      <text:p text:style-name="P56">Decision<text:tab/>:<text:tab/>Grant Planning Permission</text:p>
      <text:p text:style-name="P57">Decision Issued<text:tab/>:<text:tab/>28 August 2026<text:tab/></text:p>
      <text:p text:style-name="P58"><text:tab/><text:tab/><text:a xlink:href="http://edevelopment.falkirk.gov.uk/online/applicationDetails.do?activeTab=summary&amp;keyVal=M6EXLPHC4X000" office:target-frame-name="_top" xlink:show="replace"><text:span text:style-name="T59">View the application details</text:span></text:a></text:p>
      <text:p text:style-name="P60"/>
      <text:p text:style-name="P61">Application No<text:tab/>:<text:tab/>P/25/0474/FUL</text:p>
      <text:p text:style-name="P62">Application Type<text:tab/>:<text:tab/>Planning Permission</text:p>
      <text:p text:style-name="P63">Proposal<text:tab/>:<text:tab/>Extension to Dwellinghouse</text:p>
      <text:p text:style-name="P64">Location<text:tab/>:<text:tab/>19 Steps Street, Stenhousemuir, Larbert, FK5 4LH</text:p>
      <text:p text:style-name="P65">Applicant<text:tab/>:<text:tab/>ONYX Architecture,</text:p>
      <text:p text:style-name="P66"><text:tab/>:<text:s/><text:tab/>FAO Lewis MacDonald, 5 Russel Street, Falkirk, FK2 7HX</text:p>
      <text:p text:style-name="P67">Decision<text:tab/>:<text:tab/>Grant Planning Permission</text:p>
      <text:p text:style-name="P68">Decision Issued<text:tab/>:<text:tab/>28 August 2026<text:tab/></text:p>
      <text:p text:style-name="P69"><text:tab/><text:tab/><text:a xlink:href="http://edevelopment.falkirk.gov.uk/online/applicationDetails.do?activeTab=summary&amp;keyVal=T4TVEBHCGQK00" office:target-frame-name="_top" xlink:show="replace"><text:span text:style-name="T70">View the application details</text:span></text:a></text:p>
      <text:p text:style-name="P71"/>
      <text:p text:style-name="P72">Application No<text:tab/>:<text:tab/>P/26/0110/MSC</text:p>
      <text:p text:style-name="P73">Application Type<text:tab/>:<text:tab/>Matters Specified in Conditions</text:p>
      <text:p text:style-name="P74">Proposal<text:tab/>:<text:tab/>Residential Development with Associated Access, Parking,<text:s/></text:p>
      <text:p text:style-name="P75"><text:tab/><text:tab/>Landscaping, Open Space and Drainage</text:p>
      <text:p text:style-name="P76">Location<text:tab/>:<text:tab/>Land To The South Of Bo'ness Fire Station, Crawfield Road, Bo'ness,<text:s/></text:p>
      <text:p text:style-name="P77">Applicant<text:tab/>:<text:tab/>Lovell Partnerships Ltd,</text:p>
      <text:p text:style-name="P78"><text:tab/>:<text:s/><text:tab/>FAO Craig<text:s/>Mckinlay,<text:s/>Trilogy One, 11 Woodhall, Eurocentral,<text:s/></text:p>
      <text:p text:style-name="P79"><text:tab/><text:tab/>Holytown, Motherwell, ML1 4YT</text:p>
      <text:p text:style-name="P80">Decision<text:tab/>:<text:tab/>Approval of Matters Specified in Conditions</text:p>
      <text:p text:style-name="P81">Decision Issued<text:tab/>:<text:tab/>28 August 2026<text:tab/></text:p>
      <text:p text:style-name="P82"><text:tab/><text:tab/><text:a xlink:href="http://edevelopment.falkirk.gov.uk/online/applicationDetails.do?activeTab=summary&amp;keyVal=TBGREOHCIYB00" office:target-frame-name="_top" xlink:show="replace"><text:span text:style-name="T83">View the application details</text:span></text:a></text:p>
      <text:p text:style-name="P84"/>
      <text:p text:style-name="P85">Application No<text:tab/>:<text:tab/>P/26/0128/FUL</text:p>
      <text:p text:style-name="P86">Application Type<text:tab/>:<text:tab/>Planning Permission</text:p>
      <text:p text:style-name="P87">Proposal<text:tab/>:<text:tab/>Extension to Dwellinghouse</text:p>
      <text:p text:style-name="P88">Location<text:tab/>:<text:tab/>M'Dina, Dunmore, Falkirk, FK2 8LY</text:p>
      <text:p text:style-name="P89">Applicant<text:tab/>:<text:tab/>Mr Andrew Mitchell,</text:p>
      <text:p text:style-name="P90"><text:tab/>:<text:s/><text:tab/>M'Dina, Dunmore, Falkirk, FK2 8LY</text:p>
      <text:p text:style-name="P91">Decision<text:tab/>:<text:tab/>Grant Planning Permission</text:p>
      <text:p text:style-name="P92">Decision Issued<text:tab/>:<text:tab/>28 August 2026<text:tab/></text:p>
      <text:p text:style-name="P93"><text:tab/><text:tab/><text:a xlink:href="http://edevelopment.falkirk.gov.uk/online/applicationDetails.do?activeTab=summary&amp;keyVal=TC14PRHCJ6I00" office:target-frame-name="_top" xlink:show="replace"><text:span text:style-name="T94">View the application details</text:span></text:a></text:p>
      <text:p text:style-name="P95"/>
      <text:soft-page-break/>
      <text:p text:style-name="P96">Application No<text:tab/>:<text:tab/>P/26/0247/ADV</text:p>
      <text:p text:style-name="P97">Application Type<text:tab/>:<text:tab/>Advertisement Consent</text:p>
      <text:p text:style-name="P98">Proposal<text:tab/>:<text:tab/>Display of Illuminated Advertisements</text:p>
      <text:p text:style-name="P99">Location<text:tab/>:<text:tab/>The Hub, 1 East Gateway, Beancross Road, Grangemouth, FK3 8WH</text:p>
      <text:p text:style-name="P100">Applicant<text:tab/>:<text:tab/>Enterprise Rent A Car,</text:p>
      <text:p text:style-name="P101"><text:tab/>:<text:s/><text:tab/>FAO Mr Neil Stoddart-Smith, 32 Kerse Road, Springkerse Industrial<text:s/></text:p>
      <text:p text:style-name="P102"><text:tab/><text:tab/>Estate, Stirling, FK7 7SG</text:p>
      <text:p text:style-name="P103">Decision<text:tab/>:<text:tab/>Grant Advertisement Consent</text:p>
      <text:p text:style-name="P104">Decision Issued<text:tab/>:<text:tab/>28 August 2026<text:tab/></text:p>
      <text:p text:style-name="P105"><text:tab/><text:tab/><text:a xlink:href="http://edevelopment.falkirk.gov.uk/online/applicationDetails.do?activeTab=summary&amp;keyVal=TGCLXKHCKT700" office:target-frame-name="_top" xlink:show="replace"><text:span text:style-name="T106">View the application details</text:span></text:a></text:p>
      <text:p text:style-name="P107"/>
      <text:p text:style-name="P108">Application No<text:tab/>:<text:tab/>P/26/0254/FUL</text:p>
      <text:p text:style-name="P109">Application Type<text:tab/>:<text:tab/>Planning Permission</text:p>
      <text:p text:style-name="P110">Proposal<text:tab/>:<text:tab/>Extension to Dwellinghouse</text:p>
      <text:p text:style-name="P111">Location<text:tab/>:<text:tab/>1 Muir Street, Stenhousemuir, Larbert, FK5 3HZ</text:p>
      <text:p text:style-name="P112">Applicant<text:tab/>:<text:tab/>Mr James Cain,</text:p>
      <text:p text:style-name="P113"><text:tab/>:<text:s/><text:tab/>1 Muir Street, Stenhousemuir, Larbert, FK5 3HZ</text:p>
      <text:p text:style-name="P114">Decision<text:tab/>:<text:tab/>Grant Planning Permission</text:p>
      <text:p text:style-name="P115">Decision Issued<text:tab/>:<text:tab/>28 August 2026<text:tab/></text:p>
      <text:p text:style-name="P116"><text:tab/><text:tab/><text:a xlink:href="http://edevelopment.falkirk.gov.uk/online/applicationDetails.do?activeTab=summary&amp;keyVal=TGRF8PHCKZ600" office:target-frame-name="_top" xlink:show="replace"><text:span text:style-name="T117">View the application details</text:span></text:a></text:p>
      <text:p text:style-name="P118"/>
      <text:p text:style-name="P119">Application No<text:tab/>:<text:tab/>P/26/0271/VRC</text:p>
      <text:p text:style-name="P120">Application Type<text:tab/>:<text:tab/>Variation / Removal of Conditions</text:p>
      <text:p text:style-name="P121">Proposal<text:tab/>:<text:tab/>Section 42 Application to Modify Condition 14 of Planning Permission<text:s/></text:p>
      <text:p text:style-name="P122"><text:tab/><text:tab/>P/17/0797/PPP</text:p>
      <text:p text:style-name="P123">Location<text:tab/>:<text:tab/>Land To The North Of Crownerland Farm, Linlithgow</text:p>
      <text:p text:style-name="P124">Applicant<text:tab/>:<text:tab/>Miller Homes,</text:p>
      <text:p text:style-name="P125"><text:tab/>:<text:s/><text:tab/>FAO David Paterson, Miller House, 2 Lochside View, Edinburgh Park,<text:s/></text:p>
      <text:p text:style-name="P126"><text:tab/><text:tab/>Edinburgh, EH12 9DH</text:p>
      <text:p text:style-name="P127">Decision<text:tab/>:<text:tab/>Grant Planning Permission</text:p>
      <text:p text:style-name="P128">Decision Issued<text:tab/>:<text:tab/>28 August 2026<text:tab/></text:p>
      <text:p text:style-name="P129"><text:tab/><text:tab/><text:a xlink:href="http://edevelopment.falkirk.gov.uk/online/applicationDetails.do?activeTab=summary&amp;keyVal=TH4WNHHCL4J00" office:target-frame-name="_top" xlink:show="replace"><text:span text:style-name="T130">View the application details</text:span></text:a></text:p>
      <text:p text:style-name="P131"/>
      <text:p text:style-name="P132">Application No<text:tab/>:<text:tab/>P/26/0289/FUL</text:p>
      <text:p text:style-name="P133">Application Type<text:tab/>:<text:tab/>Planning Permission</text:p>
      <text:p text:style-name="P134">Proposal<text:tab/>:<text:tab/>Extension to Dwellinghouse</text:p>
      <text:p text:style-name="P135">Location<text:tab/>:<text:tab/>26 Adam Crescent, Stenhousemuir, Larbert, FK5 4DQ</text:p>
      <text:p text:style-name="P136">Applicant<text:tab/>:<text:tab/>Mrs Claire Starr,</text:p>
      <text:p text:style-name="P137"><text:tab/>:<text:s/><text:tab/>26 Adam Crescent, Stenhousemuir, Larbert, FK5 4DQ</text:p>
      <text:p text:style-name="P138">Decision<text:tab/>:<text:tab/>Grant Planning Permission</text:p>
      <text:p text:style-name="P139">Decision Issued<text:tab/>:<text:tab/>28 August 2026<text:tab/></text:p>
      <text:p text:style-name="P140"><text:tab/><text:tab/><text:a xlink:href="http://edevelopment.falkirk.gov.uk/online/applicationDetails.do?activeTab=summary&amp;keyVal=TI3KKOHCLEC00" office:target-frame-name="_top" xlink:show="replace"><text:span text:style-name="T141">View the application details</text:span></text:a></text:p>
      <text:p text:style-name="P142"/>
      <text:p text:style-name="P143">Application No<text:tab/>:<text:tab/>P/26/0325/CPL</text:p>
      <text:p text:style-name="P144">Application Type<text:tab/>:<text:tab/>Certificate of Lawful Use - Proposed</text:p>
      <text:p text:style-name="P145">Proposal<text:tab/>:<text:tab/>Use of Outbuilding as Part Time Podiatry Clinic</text:p>
      <text:p text:style-name="P146">Location<text:tab/>:<text:tab/>4 Cruachan Place, Grangemouth, FK3 0BU</text:p>
      <text:p text:style-name="P147">Applicant<text:tab/>:<text:tab/>Mr Mark Sugden,</text:p>
      <text:p text:style-name="P148"><text:tab/>:<text:s/><text:tab/>4 Cruachan Place, Grangemouth, FK3 0BU</text:p>
      <text:p text:style-name="P149">Decision<text:tab/>:<text:tab/>Certify the Proposed Use / Dev as Lawful</text:p>
      <text:p text:style-name="P150">Decision Issued<text:tab/>:<text:tab/>28 August 2026<text:tab/></text:p>
      <text:p text:style-name="P151"><text:tab/><text:tab/><text:a xlink:href="http://edevelopment.falkirk.gov.uk/online/applicationDetails.do?activeTab=summary&amp;keyVal=TJ8N5IHC05J00" office:target-frame-name="_top" xlink:show="replace"><text:span text:style-name="T152">View the application details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fo:font-style="italic" style:font-style-asian="italic" style:font-style-complex="italic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justify"/>
      <style:text-properties fo:font-variant="small-caps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right="-0.3701in"/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BodyText2" style:display-name="Body Text 2" style:family="paragraph" style:parent-style-name="Normal">
      <style:paragraph-properties fo:text-align="justify" fo:margin-left="1in" fo:text-indent="-0.5in">
        <style:tab-stops/>
      </style:paragraph-properties>
      <style:text-properties fo:font-weight="bold" style:font-weight-asian="bold" style:font-weight-complex="bold" fo:hyphenate="false"/>
    </style:style>
    <style:style style:name="BodyText2Char" style:display-name="Body Tex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justify"/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Italics" style:display-name="Italics" style:family="paragraph" style:parent-style-name="Normal">
      <style:paragraph-properties fo:text-align="justify" fo:margin-left="1.3in" fo:margin-right="0.3in" fo:text-indent="-0.5in">
        <style:tab-stops/>
      </style:paragraph-properties>
      <style:text-properties fo:font-style="italic" style:font-style-asian="italic" style:font-style-complex="italic" fo:language="en" fo:country="US" fo:hyphenate="false"/>
    </style:style>
    <style:style style:name="BodyTextIndent2" style:display-name="Body Text Indent 2" style:family="paragraph" style:parent-style-name="Normal">
      <style:paragraph-properties fo:text-align="justify" fo:margin-left="0.5in" fo:text-indent="-0.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Indent3" style:display-name="Body Text Indent 3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BodyTextIndent3Char" style:display-name="Body Text Indent 3 Char" style:family="text" style:parent-style-name="DefaultParagraphFont">
      <style:text-properties style:font-name="Arial" style:font-name-complex="Arial" fo:font-size="8pt" style:font-size-asian="8pt" style:font-size-complex="8pt"/>
    </style:style>
    <style:style style:name="PolicyHeading" style:display-name="Policy Heading" style:family="paragraph" style:parent-style-name="Normal">
      <style:paragraph-properties fo:text-align="justify" fo:margin-left="0.5in">
        <style:tab-stops/>
      </style:paragraph-properties>
      <style:text-properties fo:language="en" fo:country="US" fo:hyphenate="false"/>
    </style:style>
    <style:style style:name="Text" style:display-name="Text" style:family="paragraph" style:parent-style-name="Normal">
      <style:paragraph-properties fo:widows="0" fo:orphans="0" fo:text-align="justify" fo:margin-left="0.8in" fo:margin-right="0.3in">
        <style:tab-stops>
          <style:tab-stop style:type="left" style:position="-0.8in"/>
          <style:tab-stop style:type="left" style:position="0.6958in"/>
          <style:tab-stop style:type="left" style:position="1.0895in"/>
        </style:tab-stops>
      </style:paragraph-properties>
      <style:text-properties fo:font-style="italic" style:font-style-asian="italic" style:font-style-complex="italic" fo:color="#000000" fo:language="en" fo:country="US" fo:hyphenate="false"/>
    </style:style>
    <style:style style:name="reporttitle" style:display-name="report title" style:family="paragraph" style:parent-style-name="Normal"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style:font-name-complex="Times New Roman"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4722in" fo:margin-left="0.7993in" fo:margin-bottom="1in" fo:margin-right="0.7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lanning Falkirk’s Future Today</dc:title>
    <dc:description/>
    <dc:subject/>
    <meta:initial-creator>falkirk council</meta:initial-creator>
    <dc:creator>Amy Torrie</dc:creator>
    <meta:creation-date>2026-09-02T11:21:00Z</meta:creation-date>
    <dc:date>2026-09-02T11:21:00Z</dc:date>
    <meta:print-date>2004-09-08T11:26:00Z</meta:print-date>
    <meta:template xlink:href="Normal" xlink:type="simple"/>
    <meta:editing-cycles>2</meta:editing-cycles>
    <meta:editing-duration>PT0S</meta:editing-duration>
    <meta:document-statistic meta:page-count="3" meta:paragraph-count="12" meta:word-count="902" meta:character-count="6036" meta:row-count="42" meta:non-whitespace-character-count="5146"/>
  </office:meta>
</office:document-meta>
</file>