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7" style:parent-style-name="Hyperlink" style:family="text">
      <style:text-properties style:font-name-complex="Arial"/>
    </style:style>
    <style:style style:name="P5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6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72" style:parent-style-name="Hyperlink" style:family="text">
      <style:text-properties style:font-name-complex="Arial"/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85" style:parent-style-name="Hyperlink" style:family="text">
      <style:text-properties style:font-name-complex="Arial"/>
    </style:style>
    <style:style style:name="P8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7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97" style:parent-style-name="Hyperlink" style:family="text">
      <style:text-properties style:font-name-complex="Arial"/>
    </style:style>
    <style:style style:name="P9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99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00" style:parent-style-name="Normal" style:family="paragraph">
      <style:paragraph-properties fo:break-before="page" style:text-autospace="ideograph-alpha" fo:margin-bottom="0.1111in" fo:line-height="107%"/>
    </style:style>
    <style:style style:name="P10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0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10" style:parent-style-name="Hyperlink" style:family="text">
      <style:text-properties style:font-name-complex="Arial"/>
    </style:style>
    <style:style style:name="P11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1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1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24" style:parent-style-name="Hyperlink" style:family="text">
      <style:text-properties style:font-name-complex="Arial"/>
    </style:style>
    <style:style style:name="P12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6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2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2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36" style:parent-style-name="Hyperlink" style:family="text">
      <style:text-properties style:font-name-complex="Arial"/>
    </style:style>
    <style:style style:name="P13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3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3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150" style:parent-style-name="Hyperlink" style:family="text">
      <style:text-properties style:font-name-complex="Arial"/>
    </style:style>
    <style:style style:name="P1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15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15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  <style:style style:name="P15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12 August 2026</text:p>
      <text:p text:style-name="P6"/>
      <text:p text:style-name="P7"/>
      <text:p text:style-name="Normal">Applications contained in this List were determined during the week ending<text:s/><text:span text:style-name="T8">9 August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 –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25/0273/FUL</text:p>
      <text:p text:style-name="P47">Application Type<text:tab/>:<text:tab/>Planning Permission</text:p>
      <text:p text:style-name="P48">Proposal<text:tab/>:<text:tab/>Demolition of Existing Depot Building, Construction of New Building,<text:s/></text:p>
      <text:p text:style-name="P49"><text:tab/><text:tab/>Reconfiguration of Existing Yard and Car Park, and Provision of New<text:s/></text:p>
      <text:p text:style-name="P50"><text:tab/><text:tab/>Perimeter Fencing</text:p>
      <text:p text:style-name="P51">Location<text:tab/>:<text:tab/>Scottish Power, Falkirk Road, Bonnybridge, FK4 1SN</text:p>
      <text:p text:style-name="P52">Applicant<text:tab/>:<text:tab/>Scottish Power,</text:p>
      <text:p text:style-name="P53"><text:tab/>:<text:s/><text:s/>320 St Vincent Street, Glasgow, G2 5AD<text:s/></text:p>
      <text:p text:style-name="P54">Decision<text:tab/>:<text:tab/>Grant Planning Permission</text:p>
      <text:p text:style-name="P55">Decision Issued<text:tab/>:<text:tab/>7 August 2026<text:tab/></text:p>
      <text:p text:style-name="P56"><text:tab/><text:tab/><text:a xlink:href="http://edevelopment.falkirk.gov.uk/online/applicationDetails.do?activeTab=summary&amp;keyVal=SXZHXMHCM1U00" office:target-frame-name="_top" xlink:show="replace"><text:span text:style-name="T57">View the application details</text:span></text:a></text:p>
      <text:p text:style-name="P58"/>
      <text:p text:style-name="P59"/>
      <text:p text:style-name="P60">Application No<text:tab/>:<text:tab/>P/25/0561/FUL</text:p>
      <text:p text:style-name="P61">Application Type<text:tab/>:<text:tab/>Planning Permission</text:p>
      <text:p text:style-name="P62">Proposal<text:tab/>:<text:tab/>Construction of Storage / Distribution Unit (Class 4) with Ancillary</text:p>
      <text:p text:style-name="P63"><text:tab/><text:tab/>Welfare and Office Building, Alterations to Existing Yard and<text:s/></text:p>
      <text:p text:style-name="P64"><text:tab/><text:tab/>Associated Development</text:p>
      <text:p text:style-name="P65">Location<text:tab/>:<text:tab/>Land At, 255 Kilsyth Road, Banknock</text:p>
      <text:p text:style-name="P66">Applicant<text:tab/>:<text:tab/>Direct Slating Supplies Ltd,</text:p>
      <text:p text:style-name="P67"><text:tab/>:<text:s/><text:s/>FAO Stephen Donaghy, Old Broomridge Foundry, Glasgow Road,<text:s/></text:p>
      <text:p text:style-name="P68"><text:tab/><text:tab/>Dennyloanhead, Bonnybridge, FK4 1QG</text:p>
      <text:p text:style-name="P69">Decision<text:tab/>:<text:tab/>Grant Planning Permission</text:p>
      <text:p text:style-name="P70">Decision Issued<text:tab/>:<text:tab/>7 August 2026<text:tab/></text:p>
      <text:p text:style-name="P71"><text:tab/><text:tab/><text:a xlink:href="http://edevelopment.falkirk.gov.uk/online/applicationDetails.do?activeTab=summary&amp;keyVal=T7GBDIHCHLW00" office:target-frame-name="_top" xlink:show="replace"><text:span text:style-name="T72">View the application details</text:span></text:a></text:p>
      <text:p text:style-name="P73"/>
      <text:p text:style-name="P74"/>
      <text:p text:style-name="P75">Application No<text:tab/>:<text:tab/>P/26/0018/FUL</text:p>
      <text:p text:style-name="P76">Application Type<text:tab/>:<text:tab/>Planning Permission</text:p>
      <text:p text:style-name="P77">Proposal<text:tab/>:<text:tab/>Construction of Temporary Vehicular Access (Retrospective)</text:p>
      <text:p text:style-name="P78">Location<text:tab/>:<text:tab/>Land To The North Of Crownerland Farm, Linlithgow</text:p>
      <text:p text:style-name="P79">Applicant<text:tab/>:<text:tab/>Miller Homes,</text:p>
      <text:p text:style-name="P80"><text:tab/>:<text:s/><text:s/>FAO David Paterson, Miller House, 2 Lochside View, Edinburgh Park,</text:p>
      <text:p text:style-name="P81"><text:tab/><text:tab/>Edinburgh, EH12 9DH</text:p>
      <text:p text:style-name="P82">Decision<text:tab/>:<text:tab/>Grant Planning Permission</text:p>
      <text:p text:style-name="P83">Decision Issued<text:tab/>:<text:tab/>7 August 2026<text:tab/></text:p>
      <text:p text:style-name="P84"><text:tab/><text:tab/><text:a xlink:href="http://edevelopment.falkirk.gov.uk/online/applicationDetails.do?activeTab=summary&amp;keyVal=T8UBE2HCHX300" office:target-frame-name="_top" xlink:show="replace"><text:span text:style-name="T85">View the application details</text:span></text:a></text:p>
      <text:p text:style-name="P86"/>
      <text:p text:style-name="P87"/>
      <text:p text:style-name="P88">Application No<text:tab/>:<text:tab/>P/26/0219/FUL</text:p>
      <text:p text:style-name="P89">Application Type<text:tab/>:<text:tab/>Planning Permission</text:p>
      <text:p text:style-name="P90">Proposal<text:tab/>:<text:tab/>Construction of 10 Flatted Dwellings and Associated Development</text:p>
      <text:p text:style-name="P91">Location<text:tab/>:<text:tab/>109 Cockburn Street, Falkirk, FK1 1DL</text:p>
      <text:p text:style-name="P92">Applicant<text:tab/>:<text:tab/>Erskine Court Ltd,</text:p>
      <text:p text:style-name="P93"><text:tab/>:<text:s/><text:s/>Old Orchil Manor, Braco, FK15 9LF</text:p>
      <text:p text:style-name="P94">Decision<text:tab/>:<text:tab/>Withdrawn</text:p>
      <text:p text:style-name="P95">Decision Issued<text:tab/>:<text:tab/>4 August 2026<text:tab/></text:p>
      <text:p text:style-name="P96"><text:tab/><text:tab/><text:a xlink:href="http://edevelopment.falkirk.gov.uk/online/applicationDetails.do?activeTab=summary&amp;keyVal=TEWRAHHCKA500" office:target-frame-name="_top" xlink:show="replace"><text:span text:style-name="T97">View the application details</text:span></text:a></text:p>
      <text:p text:style-name="P98"/>
      <text:p text:style-name="P99"/>
      <text:p text:style-name="P100"/>
      <text:soft-page-break/>
      <text:p text:style-name="P101">Application No<text:tab/>:<text:tab/>P/26/0259/FUL</text:p>
      <text:p text:style-name="P102">Application Type<text:tab/>:<text:tab/>Planning Permission</text:p>
      <text:p text:style-name="P103">Proposal<text:tab/>:<text:tab/>Extension to Dwellinghouse</text:p>
      <text:p text:style-name="P104">Location<text:tab/>:<text:tab/>94 Easton Drive, Shieldhill, Falkirk, FK1 2DR</text:p>
      <text:p text:style-name="P105">Applicant<text:tab/>:<text:tab/>Miss Alannah Hall,</text:p>
      <text:p text:style-name="P106"><text:tab/>:<text:s/><text:s/>94 Easton Drive, Shieldhill, Falkirk, FK1 2DR</text:p>
      <text:p text:style-name="P107">Decision<text:tab/>:<text:tab/>Grant Planning Permission</text:p>
      <text:p text:style-name="P108">Decision Issued<text:tab/>:<text:tab/>7 August 2026<text:tab/></text:p>
      <text:p text:style-name="P109"><text:tab/><text:tab/><text:a xlink:href="http://edevelopment.falkirk.gov.uk/online/applicationDetails.do?activeTab=summary&amp;keyVal=TGT9WAHCKZZ00" office:target-frame-name="_top" xlink:show="replace"><text:span text:style-name="T110">View the application details</text:span></text:a></text:p>
      <text:p text:style-name="P111"/>
      <text:p text:style-name="P112"/>
      <text:p text:style-name="P113">Application No<text:tab/>:<text:tab/>P/26/0261/FUL</text:p>
      <text:p text:style-name="P114">Application Type<text:tab/>:<text:tab/>Planning Permission</text:p>
      <text:p text:style-name="P115">Proposal<text:tab/>:<text:tab/>Extension to Dwellinghouse and Formation of Dormer and Roof<text:s/></text:p>
      <text:p text:style-name="P116"><text:tab/><text:tab/>Terrace</text:p>
      <text:p text:style-name="P117">Location<text:tab/>:<text:tab/>Mount Pleasant, 8 Linlithgow Road, Bo'ness, EH51 0DD</text:p>
      <text:p text:style-name="P118">Applicant<text:tab/>:<text:tab/>NStructural,</text:p>
      <text:p text:style-name="P119"><text:tab/>:<text:s text:c="2"/>FAO Ms Nicola Stenhouse, Mount Pleasant, 8 Linlithgow Road,<text:s/></text:p>
      <text:p text:style-name="P120"><text:tab/><text:tab/>Bo'ness, EH51 0DD</text:p>
      <text:p text:style-name="P121">Decision<text:tab/>:<text:tab/>Grant Planning Permission</text:p>
      <text:p text:style-name="P122">Decision Issued<text:tab/>:<text:tab/>7 August 2026<text:tab/></text:p>
      <text:p text:style-name="P123"><text:tab/><text:tab/><text:a xlink:href="http://edevelopment.falkirk.gov.uk/online/applicationDetails.do?activeTab=summary&amp;keyVal=TGV4LIHCL0X00" office:target-frame-name="_top" xlink:show="replace"><text:span text:style-name="T124">View the application details</text:span></text:a></text:p>
      <text:p text:style-name="P125"/>
      <text:p text:style-name="P126"/>
      <text:p text:style-name="P127">Application No<text:tab/>:<text:tab/>P/26/0262/FUL</text:p>
      <text:p text:style-name="P128">Application Type<text:tab/>:<text:tab/>Planning Permission</text:p>
      <text:p text:style-name="P129">Proposal<text:tab/>:<text:tab/>Installation of Pharmacy Dispensing Unit</text:p>
      <text:p text:style-name="P130">Location<text:tab/>:<text:tab/>334 Thornhill Road, Falkirk, FK2 7DZ</text:p>
      <text:p text:style-name="P131">Applicant<text:tab/>:<text:tab/>Willow Healthcare,</text:p>
      <text:p text:style-name="P132"><text:tab/>:<text:s/><text:s/>334 Thornhill Road, Falkirk, FK2 7DZ</text:p>
      <text:p text:style-name="P133">Decision<text:tab/>:<text:tab/>Grant Planning Permission</text:p>
      <text:p text:style-name="P134">Decision Issued<text:tab/>:<text:tab/>7 August 2026<text:tab/></text:p>
      <text:p text:style-name="P135"><text:tab/><text:tab/><text:a xlink:href="http://edevelopment.falkirk.gov.uk/online/applicationDetails.do?activeTab=summary&amp;keyVal=TGV4LMHCL1000" office:target-frame-name="_top" xlink:show="replace"><text:span text:style-name="T136">View the application details</text:span></text:a></text:p>
      <text:p text:style-name="P137"/>
      <text:p text:style-name="P138"/>
      <text:p text:style-name="P139">Application No<text:tab/>:<text:tab/>P/26/0264/FUL</text:p>
      <text:p text:style-name="P140">Application Type<text:tab/>:<text:tab/>Planning Permission</text:p>
      <text:p text:style-name="P141">Proposal<text:tab/>:<text:tab/>Change of Use of Open Space to Private Garden Ground and<text:s/></text:p>
      <text:p text:style-name="P142"><text:tab/><text:tab/>Construction of Fencing</text:p>
      <text:p text:style-name="P143">Location<text:tab/>:<text:tab/>Land To The West Of 12 Riverview Gardens, Riverview Gardens,</text:p>
      <text:p text:style-name="P144"><text:tab/><text:tab/>Falkirk,<text:s/></text:p>
      <text:p text:style-name="P145">Applicant<text:tab/>:<text:tab/>Mrs Bryony Alexander,</text:p>
      <text:p text:style-name="P146"><text:tab/>:<text:s/>12 Riverview Gardens, Falkirk, FK2 7FY</text:p>
      <text:p text:style-name="P147">Decision<text:tab/>:<text:tab/>Grant Planning Permission</text:p>
      <text:p text:style-name="P148">Decision Issued<text:tab/>:<text:tab/>7 August 2026<text:tab/></text:p>
      <text:p text:style-name="P149"><text:tab/><text:tab/><text:a xlink:href="http://edevelopment.falkirk.gov.uk/online/applicationDetails.do?activeTab=summary&amp;keyVal=TH0OM9HCL1Q00" office:target-frame-name="_top" xlink:show="replace"><text:span text:style-name="T150">View the application details</text:span></text:a></text:p>
      <text:p text:style-name="P151"/>
      <text:p text:style-name="P152"/>
      <text:p text:style-name="P153"/>
      <text:p text:style-name="P1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Saffron McFarlane</dc:creator>
    <meta:creation-date>2026-08-12T10:33:00Z</meta:creation-date>
    <dc:date>2026-08-12T10:33:00Z</dc:date>
    <meta:print-date>2004-09-08T11:26:00Z</meta:print-date>
    <meta:template xlink:href="Normal" xlink:type="simple"/>
    <meta:editing-cycles>2</meta:editing-cycles>
    <meta:editing-duration>PT60S</meta:editing-duration>
    <meta:document-statistic meta:page-count="3" meta:paragraph-count="10" meta:word-count="822" meta:character-count="5499" meta:row-count="39" meta:non-whitespace-character-count="4687"/>
  </office:meta>
</office:document-meta>
</file>