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30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DOBBIE HALL<text:tab/>JOSEPH DONACHIE<text:tab/>FALKIRK VICTORIA<text:tab/>31/08/2026<text:tab/>06/09/2026</text:p>
      <text:p text:style-name="P125">291 MAIN STREET<text:tab/><text:tab/>HARRIERS AWARDS<text:s/></text:p>
      <text:p text:style-name="P126">LARBERT<text:tab/><text:tab/>NIGHT, 07 NOVEMBER</text:p>
      <text:p text:style-name="P127">FALKIRK<text:tab/><text:tab/>2026, 18:30 TO 24:00</text:p>
      <text:p text:style-name="P128">FK5 4BL<text:tab/><text:tab/>HOURS.</text:p>
      <text:p text:style-name="P129"/>
      <text:p text:style-name="P1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28T14:13:00Z</meta:creation-date>
    <dc:date>2026-08-28T14:14:00Z</dc:date>
    <meta:print-date>2023-09-20T14:47:00Z</meta:print-date>
    <meta:template xlink:href="Normal" xlink:type="simple"/>
    <meta:editing-cycles>2</meta:editing-cycles>
    <meta:editing-duration>PT180S</meta:editing-duration>
    <meta:document-statistic meta:page-count="2" meta:paragraph-count="2" meta:word-count="217" meta:character-count="1452" meta:row-count="10" meta:non-whitespace-character-count="1237"/>
  </office:meta>
</office:document-meta>
</file>