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GRANGEMOUTH TOWN HALL<text:tab/>LYNSEY KATIE<text:s/><text:tab/>ZANDER NATION, 28<text:tab/>14/08/2026<text:tab/>20/08/2026</text:p>
      <text:p text:style-name="P125">BO’NESS ROAD<text:tab/>MARGARET RUSSELL<text:tab/>AUGUST 2026, 18:30</text:p>
      <text:p text:style-name="P126">GRANGEMOUTH<text:tab/><text:tab/>TO 22:00 HOURS.</text:p>
      <text:p text:style-name="P127">FALKIRK</text:p>
      <text:p text:style-name="P128">FK3 8AN</text:p>
      <text:p text:style-name="P1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8-13T15:05:00Z</meta:creation-date>
    <dc:date>2026-08-13T15:07:00Z</dc:date>
    <meta:print-date>2023-09-20T14:47:00Z</meta:print-date>
    <meta:template xlink:href="Normal" xlink:type="simple"/>
    <meta:editing-cycles>2</meta:editing-cycles>
    <meta:editing-duration>PT180S</meta:editing-duration>
    <meta:document-statistic meta:page-count="2" meta:paragraph-count="2" meta:word-count="216" meta:character-count="1446" meta:row-count="10" meta:non-whitespace-character-count="1232"/>
  </office:meta>
</office:document-meta>
</file>